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73a3d16daeea58b7a851cadf4ab6a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lbst_werkstatt:start"/><text:bookmark-start text:name="__RefHeading___selbst-werkstatt_1"/><text:bookmark-start text:name="selbst-werkstatt"/>Selbst-Werkstatt<text:bookmark-end text:name="__RefHeading___selbst-werkstatt_1"/><text:bookmark-end text:name="selbst-werkstatt"/></text:h>
      <text:p text:style-name="Text_20_body"><draw:frame draw:style-name="medialeft" draw:name="0" text:anchor-type="paragraph" draw:z-index="0" svg:width="6.6145833333333cm" svg:height="6.6145833333333cm"><draw:image xlink:href="Pictures/273a3d16daeea58b7a851cadf4ab6a9c.svg" xlink:type="simple" xlink:show="embed" xlink:actuate="onLoad"/></draw:frame> <text:line-break/>
<text:line-break/>
Bleiben Sie gespannt! <text:line-break/>
<text:line-break/>
Dieser Bereich wird zeitnah gefüllt!</text:p>
      <text:p text:style-name="Text_20_body"><text:line-break/>
<text:line-break/>
<text:line-break/></text:p>
      <text:p text:style-name="Plugin_Wrap_Paragraph_Centered"><text:span text:style-name="Strong_20_Emphasis">Selbst - Werkstatt in Gebärdensprache</text:span><text:line-break/>
<text:a xlink:type="simple" xlink:href="https://digi.lernen.diakonie-werkstaetten-halberstadt.de/doku.php/selbst_werkstatt/vid-20200414-wa0012.mp4" text:style-name="Internet_20_link" text:visited-style-name="Visited_20_Internet_20_Link">vid-20200414-wa0012.mp4</text:a>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lbst_werkstatt:start</dc:title>
  </office:meta>
</office:document-meta>
</file>