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ndemie_eindaemmung:start"/><text:bookmark-start text:name="__RefHeading___massnahmen_zur_pandemie-eindaemmung_1"/><text:bookmark-start text:name="massnahmen_zur_pandemie-eindaemmung"/>Maßnahmen zur Pandemie-Eindämmung<text:bookmark-end text:name="__RefHeading___massnahmen_zur_pandemie-eindaemmung_1"/><text:bookmark-end text:name="massnahmen_zur_pandemie-eindaemmung"/></text:h>
      <text:p text:style-name="Text_20_body">Die Maßnahmen zur Eindämmung der Corona- Pandemie werden derzeit
unterschieden in <text:span text:style-name="Emphasis">laufende</text:span> und <text:span text:style-name="Emphasis">mögliche</text:span> Maßnahmen. </text:p>
      <text:p text:style-name="Text_20_body">Auch hier bieten die Diakonie Werkstätten Halberstadt eine Vielzahl 
von Unterstützungsmöglichkeiten an und arbeiten kontinuierlich an der 
Ausgestaltung und Umsetzung dieser.</text:p>
      <text:h text:style-name="Heading_20_3" text:outline-level="3"><text:bookmark-start text:name="__RefHeading___laufende_massnahmen_stand_29._maerz_2020_2"/><text:bookmark-start text:name="laufende_massnahmen_stand_29._maerz_2020"/>Laufende Maßnahmen (Stand 29. März 2020)<text:bookmark-end text:name="__RefHeading___laufende_massnahmen_stand_29._maerz_2020_2"/><text:bookmark-end text:name="laufende_massnahmen_stand_29._maerz_2020"/></text:h>
      <text:p text:style-name="Text_20_body">Neben der bereits beschriebenen alternativen Angebotsstruktur für die Menschen
mit Behinderungen, um diese adäquat durch die Krisenzeit zu begleiten, wird ein
Großteil der Gruppenleiter*innen der Diakonie Werkstätten Halberstadt zur
Unterstützung in die Wohneinrichtungen und Wohngruppen des Diakonissen-
Mutterhaus Cecilienstift entsendet. Diese stehen vor der Herausforderung, eine 24-
stündige statt der üblichen 16-stündigen Betreuung sicherstellen zu müssen. Einige
Produktionselemente der Werkstatt sind in die Wohneinrichtungen und
Wohngruppen ausgelagert worden und werden vor Ort gefertigt.</text:p>
      <text:p text:style-name="Text_20_body">Ein Teil der Gruppenleiter*innen sind zur Aufrechterhaltung der Produktion
medizinischer Produkte in der Werkstatt verblieben – diese werden in der derzeitigen
Corona-Krise besonders benötigt. In diesem Rahmen werden auch die Notgruppen
betreut.</text:p>
      <text:p text:style-name="Text_20_body">Drei angestellte Mitarbeiter der Küche der Diakonie Werkstätten Halberstadt stellen
die Versorgung inkl. Belieferung von 150 beschäftigten Mitarbeiter*innen des
Arbeitsbereichs und Teilnehmer*innen des Berufsbildungsbereichs und des
Förderbereichs in acht verschiedenen Wohneinrichtungen und Wohngruppen des
Diakonissen-Mutterhaus Cecilienstift sicher.</text:p>
      <text:p text:style-name="Text_20_body">Fünf angestellte Mitarbeiterinnen stellen in Heimarbeit wiederverwendbare „Behelfs-
Mund-Nasen-Masken“ her und leiten auch beschäftigte Mitarbeiter*innen per Telefon
oder Videotelefonie dazu an. Tagesleistung ca. 300 Stück.
Drei angestellte Mitarbeiter stellen die Logistik zwischen Hauptwerkstatt und den
Wohneinrichtungen sich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ndemie_eindaemmung:start</dc:title>
  </office:meta>
</office:document-meta>
</file>